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Normal" style:family="paragraph">
      <style:paragraph-properties fo:text-align="center"/>
    </style:style>
    <style:style style:name="P5" style:parent-style-name="Normal" style:family="paragraph">
      <style:paragraph-properties fo:text-align="center"/>
    </style:style>
    <style:style style:name="P6" style:parent-style-name="Normal" style:family="paragraph">
      <style:paragraph-properties fo:text-align="center"/>
    </style:style>
    <style:style style:name="P7" style:parent-style-name="Normal" style:family="paragraph">
      <style:paragraph-properties fo:text-align="center"/>
    </style:style>
    <style:style style:name="P8" style:parent-style-name="Odlomakpopisa" style:list-style-name="LFO1" style:family="paragraph"/>
    <style:style style:name="P9" style:parent-style-name="Odlomakpopisa" style:list-style-name="LFO1" style:family="paragraph"/>
    <style:style style:name="P10" style:parent-style-name="Odlomakpopisa" style:list-style-name="LFO1" style:family="paragraph"/>
    <style:style style:name="P11" style:parent-style-name="Odlomakpopisa" style:list-style-name="LFO1" style:family="paragraph"/>
    <style:style style:name="P12" style:parent-style-name="Odlomakpopisa" style:list-style-name="LFO1" style:family="paragraph"/>
    <style:style style:name="P13" style:parent-style-name="Odlomakpopisa" style:list-style-name="LFO1" style:family="paragraph"/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 fo:text-align="center"/>
    </style:style>
    <style:style style:name="P16" style:parent-style-name="Normal" style:family="paragraph">
      <style:paragraph-properties fo:text-align="center"/>
    </style:style>
    <style:style style:name="P17" style:parent-style-name="Odlomakpopisa" style:list-style-name="LFO1" style:family="paragraph"/>
    <style:style style:name="P18" style:parent-style-name="Odlomakpopisa" style:list-style-name="LFO1" style:family="paragraph"/>
    <style:style style:name="P19" style:parent-style-name="Odlomakpopisa" style:list-style-name="LFO1" style:family="paragraph"/>
    <style:style style:name="P20" style:parent-style-name="Odlomakpopisa" style:list-style-name="LFO1" style:family="paragraph"/>
    <style:style style:name="P21" style:parent-style-name="Odlomakpopisa" style:list-style-name="LFO1" style:family="paragraph"/>
    <style:style style:name="P22" style:parent-style-name="Normal" style:family="paragraph">
      <style:paragraph-properties fo:text-align="center"/>
    </style:style>
    <style:style style:name="P23" style:parent-style-name="Normal" style:family="paragraph">
      <style:paragraph-properties fo:text-align="center"/>
    </style:style>
  </office:automatic-styles>
  <office:body>
    <office:text text:use-soft-page-breaks="true">
      <text:p text:style-name="P1">Temeljem članka 17.stavak 3. Zakona o pravnom položaju vjerskih zajednica („Narodne<text:s/>novine“ broj 83/02, 73/13) i članka 43. Statuta Općine Zažablje („Službeni glasnik Dubrovačko-neretvanske županije“ broj<text:s/>6/13, 5/18, 7/20, 6/21 i 13/23) načelnica Općine Zažablje, dana<text:s/>17.kolovoza<text:s/>2026.godine, donosi</text:p>
      <text:p text:style-name="P2">ODLUKU</text:p>
      <text:p text:style-name="P3">o<text:s/>raspisivanju i provedbi Javnog poziva za financiranje<text:s/>projekata/programa<text:s/>vjerskih zajednica<text:s/>na<text:s/>području Općine Zažablje za 2026.g.odinu</text:p>
      <text:p text:style-name="P4"/>
      <text:p text:style-name="P5">Članak 1.</text:p>
      <text:p text:style-name="Normal">Raspisuje se javni poziv za financiranje<text:s/>projekata/programa<text:s/>vjerskih zajednica na području Općine Zažablje za 2026.g.</text:p>
      <text:p text:style-name="P6"/>
      <text:p text:style-name="P7">Članak 2.</text:p>
      <text:p text:style-name="Normal">Dokumentacija za provedbu Javnog poziva iz čl.1. ove Odluke obuhvaća:</text:p>
      <text:list text:style-name="LFO1" text:continue-numbering="true">
        <text:list-item>
          <text:p text:style-name="P8">Tekst javnog poziva,</text:p>
        </text:list-item>
        <text:list-item>
          <text:p text:style-name="P9">Prijavnica<text:s/>projekta/programa<text:s/>-<text:s/>Obrazac<text:s/>A</text:p>
        </text:list-item>
        <text:list-item>
          <text:p text:style-name="P10">Proračun projekta/programa – Obrazac B</text:p>
        </text:list-item>
        <text:list-item>
          <text:p text:style-name="P11">Izjava o nepostojanju dvostrukog financiranja -<text:s/>Obrazac C</text:p>
        </text:list-item>
        <text:list-item>
          <text:p text:style-name="P12">Financijski izvještaj provedbe projekta/programa -Obrazac D</text:p>
        </text:list-item>
        <text:list-item>
          <text:p text:style-name="P13">Opisni izvještaj provedbe projekta/programa -<text:s/>Obrazac E</text:p>
        </text:list-item>
      </text:list>
      <text:p text:style-name="P14"/>
      <text:p text:style-name="P15">Članak 3.</text:p>
      <text:p text:style-name="Normal">Dokumentacija iz čl.2 ove Odluke objavit će se na službenoj stranici Općine Zažablje<text:s/><text:a xlink:href="http://www.opcina-zazablje.hr" office:target-frame-name="_top" xlink:show="replace"><text:span text:style-name="Hiperveza">www.opcina-zazablje.hr</text:span></text:a></text:p>
      <text:p text:style-name="P16">Članak 4.</text:p>
      <text:p text:style-name="Normal">U skladu sa javnim pozivom financirat će se sljedeće aktivnosti:</text:p>
      <text:list text:style-name="LFO1" text:continue-numbering="true">
        <text:list-item>
          <text:p text:style-name="P17">obnova, izgradnja i opremanje sakralnih objekata,</text:p>
        </text:list-item>
        <text:list-item>
          <text:p text:style-name="P18">ishođenje dokumentacije za početak radova,</text:p>
        </text:list-item>
        <text:list-item>
          <text:p text:style-name="P19">uređenje okoliša oko sakralnog objekta,</text:p>
        </text:list-item>
        <text:list-item>
          <text:p text:style-name="P20">obilježavanje<text:s/>vjerskih blagdana,</text:p>
        </text:list-item>
        <text:list-item>
          <text:p text:style-name="P21">ostale vjerske manifestacije.</text:p>
        </text:list-item>
      </text:list>
      <text:p text:style-name="P22">Članak 5.</text:p>
      <text:p text:style-name="Normal">Ukupan iznos raspoloživih <text:s/>sredstava za provedbu ovog Javnog poziva iznosi 2.600,00 EUR</text:p>
      <text:p text:style-name="Normal"/>
      <text:p text:style-name="P23">Članak 6.</text:p>
      <text:p text:style-name="Normal">Sa<text:s/>odabranim<text:s/>podnositeljima prijave<text:s/>zaključit će se Ugovor o financiranju projekata/programa<text:s/>vjerskih zajednica na području Općine Zažablje.</text:p>
      <text:p text:style-name="Normal"/>
      <text:p text:style-name="Normal">KLASA:<text:s/>402-01/26-01/01</text:p>
      <text:p text:style-name="Normal">URBROJ: 2117-22-02-26-1</text:p>
      <text:p text:style-name="Normal">Mlinište,<text:s/>17.kolovoza<text:s/>2026.g.</text:p>
      <text:p text:style-name="Normal"><text:tab/><text:tab/><text:tab/><text:tab/><text:tab/><text:tab/><text:tab/><text:tab/><text:tab/><text:tab/>Načelnica:</text:p>
      <text:p text:style-name="Normal"><text:tab/><text:tab/><text:tab/><text:tab/><text:tab/><text:tab/><text:tab/><text:tab/><text:tab/><text:tab/>Maja Vrnoga,v.r.</text:p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line-height="106%"/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Zažablje</meta:initial-creator>
    <dc:creator>Općina Zažablje</dc:creator>
    <meta:creation-date>2026-08-17T10:03:00Z</meta:creation-date>
    <dc:date>2026-08-17T10:03:00Z</dc:date>
    <meta:print-date>2025-09-15T08:30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60" meta:character-count="1743" meta:row-count="12" meta:non-whitespace-character-count="1486"/>
  </office:meta>
</office:document-meta>
</file>