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text-properties fo:font-weight="bold" style:font-weight-asian="bold"/>
    </style:style>
    <style:style style:name="P3" style:parent-style-name="Normal" style:family="paragraph">
      <style:text-properties fo:font-weight="bold" style:font-weight-asian="bold"/>
    </style:style>
    <style:style style:name="P4" style:parent-style-name="Normal" style:family="paragraph">
      <style:text-properties fo:font-weight="bold" style:font-weight-asian="bold"/>
    </style:style>
    <style:style style:name="P5" style:parent-style-name="Normal" style:family="paragraph">
      <style:text-properties fo:font-weight="bold" style:font-weight-asian="bold"/>
    </style:style>
    <style:style style:name="P6" style:parent-style-name="Normal" style:family="paragraph">
      <style:text-properties fo:font-weight="bold" style:font-weight-asian="bold"/>
    </style:style>
    <style:style style:name="P7" style:parent-style-name="Normal" style:list-style-name="LFO2" style:family="paragraph"/>
    <style:style style:name="P8" style:parent-style-name="Normal" style:list-style-name="LFO1" style:family="paragraph"/>
    <style:style style:name="P9" style:parent-style-name="Normal" style:family="paragraph">
      <style:paragraph-properties fo:margin-left="0.5in">
        <style:tab-stops/>
      </style:paragraph-properties>
    </style:style>
    <style:style style:name="P10" style:parent-style-name="Normal" style:family="paragraph">
      <style:paragraph-properties fo:text-indent="0.4916in"/>
    </style:style>
    <style:style style:name="P11" style:parent-style-name="Normal" style:family="paragraph">
      <style:paragraph-properties fo:text-indent="0.4916in"/>
    </style:style>
    <style:style style:name="P12" style:parent-style-name="Normal" style:family="paragraph">
      <style:paragraph-properties fo:text-indent="0.4916in"/>
    </style:style>
    <style:style style:name="P13" style:parent-style-name="Normal" style:list-style-name="LFO1" style:family="paragraph"/>
    <style:style style:name="P14" style:parent-style-name="Normal" style:list-style-name="LFO3" style:family="paragraph"/>
    <style:style style:name="P15" style:parent-style-name="Normal" style:list-style-name="LFO3" style:family="paragraph"/>
    <style:style style:name="P16" style:parent-style-name="Normal" style:list-style-name="LFO3" style:family="paragraph"/>
    <style:style style:name="P17" style:parent-style-name="Normal" style:list-style-name="LFO3" style:family="paragraph"/>
    <style:style style:name="P18" style:parent-style-name="Normal" style:list-style-name="LFO1" style:family="paragraph"/>
    <style:style style:name="P19" style:parent-style-name="Normal" style:list-style-name="LFO1" style:family="paragraph"/>
    <style:style style:name="P20" style:parent-style-name="Normal" style:family="paragraph">
      <style:paragraph-properties fo:margin-left="0.5in">
        <style:tab-stops/>
      </style:paragraph-properties>
    </style:style>
    <style:style style:name="P21" style:parent-style-name="Normal" style:family="paragraph">
      <style:paragraph-properties fo:text-align="end"/>
    </style:style>
    <style:style style:name="P22" style:parent-style-name="Normal" style:family="paragraph">
      <style:paragraph-properties fo:text-align="end"/>
    </style:style>
    <style:style style:name="P23" style:parent-style-name="Normal" style:family="paragraph">
      <style:text-properties fo:font-weight="bold" style:font-weight-asian="bold" style:font-weight-complex="bold"/>
    </style:style>
    <style:style style:name="P24" style:parent-style-name="Normal" style:family="paragraph">
      <style:text-properties fo:font-style="italic" style:font-style-asian="italic" style:font-style-complex="italic"/>
    </style:style>
    <style:style style:name="P25" style:parent-style-name="Normal" style:family="paragraph">
      <style:text-properties fo:font-style="italic" style:font-style-asian="italic" style:font-style-complex="italic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 text:c="3"/><draw:frame draw:style-name="a0" draw:name="Slika 2" text:anchor-type="as-char" svg:x="0in" svg:y="0in" svg:width="0.5in" svg:height="0.59375in" style:rel-width="scale" style:rel-height="scale"><draw:image xlink:href="media/image1.jpeg" xlink:type="simple" xlink:show="embed" xlink:actuate="onLoad"/><svg:title/><svg:desc>Slika na kojoj se prikazuje simbol, emblem

Sadržaj generiran uz AI možda nije točan.</svg:desc></draw:frame></text:p>
      <text:p text:style-name="P2">REPUBLIKA HRVATSKA<text:s/></text:p>
      <text:p text:style-name="P3">DUBROVAČKO-NERETVANSKA ŽUPANIJA<text:s/></text:p>
      <text:p text:style-name="P4">OPĆINA ZAŽABLJE</text:p>
      <text:p text:style-name="Normal">KLASA: 602-01/26-01/02</text:p>
      <text:p text:style-name="Normal">URBROJ: 2117-22-03-26-2</text:p>
      <text:p text:style-name="Normal">Mlinište, 1.rujna 2026. godine</text:p>
      <text:p text:style-name="Normal"/>
      <text:p text:style-name="Normal">Na temelju Odluke o jednokratnoj pomoći sufinanciranja nabavke školskog pribora, udžbenika i sportske opreme učenicima osnovnih škola i srednjih škola s prebivalištem na području Općine Zažablje za nastavnu godinu 2026./2027. (KLASA: 602-01/26-01/02;URBROJ: 2117-22-02-26-1 od 1.rujna 2026.g. Jedinstveni upravni odjel Općine Zažablje, dana 1.rujna 2026.<text:s/>godine, objavljuje<text:s/></text:p>
      <text:p text:style-name="Normal"/>
      <text:p text:style-name="P5"><text:s text:c="64"/>JAVNI POZIV</text:p>
      <text:p text:style-name="P6"/>
      <text:list text:style-name="LFO1">
        <text:list-item text:start-value="1">
          <text:p text:style-name="P7">Općina Zažablje poziva roditelje/skrbnike učenika koji pohađaju osnovnu školu i srednju školu a imaju prebivalište na području Općine Zažablje na podnošenje Zahtjeva za ostvarivanjem prava na jednokratnu novčanu pomoć sufinanciranja troškova nabavke školskog pribora, udžbenika i sportske opreme učenicima koji imaju prebivališta na području Općine Zažablje <text:s/>za nastavnu godinu 2026./2027.</text:p>
        </text:list-item>
        <text:list-item>
          <text:p text:style-name="P8">Predmet javnog poziva je<text:s/></text:p>
        </text:list-item>
      </text:list>
      <text:p text:style-name="P9">a) dodjela jednokratne pomoći sufinanciranja nabavke školskog pribora, udžbenika i sportske opreme učenicima od 5. do 8. razreda osnovnih škola koji imaju <text:s/>prebivalište na području Općine Zažablje za nastavnu godinu 2026./2027., u iznosu od 50,00 EUR po djetetu/učeniku.</text:p>
      <text:p text:style-name="P10">b) dodjela jednokratne pomoći sufinanciranja nabave školskog pribora, udžbenika i sportske<text:s/></text:p>
      <text:p text:style-name="P11">opreme učenicima srednjih škola koji imaju prebivalište na području Općine Zažablje za <text:s text:c="2"/></text:p>
      <text:p text:style-name="P12">nastavnu godinu 2026./2027, u iznosu 100,00 EUR po<text:s/>djetetu/učeniku</text:p>
      <text:list text:style-name="LFO1" text:continue-numbering="true">
        <text:list-item>
          <text:p text:style-name="P13">Roditelj/skrbnik kako bi ostvario navedeno pravo dostavlja slijedeće:</text:p>
        </text:list-item>
      </text:list>
      <text:list text:style-name="LFO3" text:continue-numbering="true">
        <text:list-item>
          <text:p text:style-name="P14">Popunjeni obrazac Zahtjeva s vlastoručnim potpisom podnositelja</text:p>
        </text:list-item>
        <text:list-item>
          <text:p text:style-name="P15">Presliku osobne iskaznice (obje strane osobne iskaznice)</text:p>
        </text:list-item>
        <text:list-item>
          <text:p text:style-name="P16">Fiskalni račun kupnje školskog pribora, udžbenika i sportske opreme</text:p>
        </text:list-item>
        <text:list-item>
          <text:p text:style-name="P17">Presliku tekućeg računa ili žiro računa na kojem je vidljiv IBAN<text:s/></text:p>
        </text:list-item>
      </text:list>
      <text:list text:style-name="LFO1" text:continue-numbering="true">
        <text:list-item>
          <text:p text:style-name="P18">Obrazac zahtjeva može se preuzeti na web stranici Općine Zažablje ili na adresi Jedinstveni upravni odjel Općine Zažablje, Mlinište 24, Mlinište. Zahtjev sa popratnom<text:s/>dokumentacijom se može predati na mail:opcina@opcina-zazablje.hr, osobno ili poštom na adresu Jedinstveni upravni odjel Općine Zažablje, Mlinište 24, 20353 Mlinište.</text:p>
        </text:list-item>
        <text:list-item>
          <text:p text:style-name="P19">Javni poziv otvoren je od 2. rujna 2026. do zaključno 30. rujna 2026.g.</text:p>
        </text:list-item>
      </text:list>
      <text:p text:style-name="P20"/>
      <text:p text:style-name="P21">Pročelnica Jedinstvenog upravnog odjela</text:p>
      <text:p text:style-name="P22">Stana Perleta, mag.iur, v.r.</text:p>
      <text:p text:style-name="P23"/>
      <text:p text:style-name="P24">Prilog:</text:p>
      <text:p text:style-name="P25">Obrazac zahtjeva<text:s/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fo:color="#272727" fo:hyphenate="false"/>
    </style:style>
    <style:style style:name="Normal" style:display-name="Normal" style:family="paragraph">
      <style:paragraph-properties fo:line-height="104%"/>
      <style:text-properties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2F5496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F5496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2F5496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paragraph-properties fo:margin-bottom="0.1111in"/>
      <style:text-properties style:font-name-asian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2F5496"/>
    </style:style>
    <style:style style:name="Naglašencitat" style:display-name="Naglašen citat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2F5496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2F5496" fo:letter-spacing="0.0034in"/>
    </style:style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3LVL1" style:family="text">
      <style:text-properties style:font-name="Calibri" style:font-name-asian="Calibri" style:font-name-complex="Calibri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.</number:text>
      <number:num-list-label text:level="3"/>
      <number:text>.</number:text>
      <number:num-list-label text:level="4"/>
      <number:text>.</number:text>
      <number:num-list-label text:level="5"/>
      <number:text>.</number:text>
      <number:num-list-label text:level="6"/>
      <number:text>.</number:text>
      <number:num-list-label text:level="7"/>
      <number:text>.</number:text>
      <number:num-list-label text:level="8"/>
      <number:text>.</number:text>
      <number:num-list-label text:level="9"/>
      <number:text>.</number:text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Općina Zažablje</meta:initial-creator>
    <dc:creator>Općina Zažablje</dc:creator>
    <meta:creation-date>2026-09-01T08:17:00Z</meta:creation-date>
    <dc:date>2026-09-01T08:26:00Z</dc:date>
    <meta:template xlink:href="Normal.dotm" xlink:type="simple"/>
    <meta:editing-cycles>4</meta:editing-cycles>
    <meta:editing-duration>PT120S</meta:editing-duration>
    <meta:document-statistic meta:page-count="1" meta:paragraph-count="4" meta:word-count="353" meta:character-count="2366" meta:row-count="16" meta:non-whitespace-character-count="2017"/>
  </office:meta>
</office:document-meta>
</file>